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нваря-в-южном-административном-округе-стартовала-общегородская-акция-по-сбору-и-переработке-новогодних-хвойных-деревьев-елочный-круговорот"/>2 января в Южном административном округе стартовала общегородская акция по сбору и переработке новогодних хвойных деревьев «Елочный круговорот»<text:bookmark-end text:name="января-в-южном-административном-округе-стартовала-общегородская-акция-по-сбору-и-переработке-новогодних-хвойных-деревьев-елочный-круговорот"/></text:h>
      <text:p text:style-name="First_20_paragraph">17.01.2022</text:p>
      <text:p text:style-name="Text_20_body">2 января в Южном административном округе стартовала общегородская акция по сбору и переработке новогодних хвойных деревьев «Елочный круговорот», 72 пункта приёма елей, пихт, сосен и других хвойных открылись во всех районах округа.</text:p>
      <text:p text:style-name="Text_20_body">Их адреса можно узнать на <text:a xlink:type="simple" xlink:href="https://data.mos.ru/opendata/7704221753-punkty-priema-na-utilizatsiyu-derevev-po-programme-elochniy-krugovorot" office:name=""><text:span text:style-name="Definition">Портале открытых данных</text:span></text:a> Правительства Москвы.</text:p>
      <text:p text:style-name="Text_20_body">Пункты приема представляют собой сетчатую конструкцию с новогодним баннером, в которую Вы бесплатно, в круглосуточном режиме можете положить свою елочку до 20 февраля.</text:p>
      <text:p text:style-name="Text_20_body">Передача через сотрудников городских служб не требуется.</text:p>
      <text:p text:style-name="Text_20_body">«Елочный круговорот» – это ежегодное мероприятие, направленное на грамотную утилизацию новогодних деревьев, а также привлечение внимания населения к проблеме раздельного сбора отходов.</text:p>
      <text:p text:style-name="Text_20_body">Благодаря акции новогоднему дереву дарится вторая жизнь: собранные деревья перерабатываются в щепу, а в дальнейшем используются в качестве удобрения, а также для отсыпки дорожек в парках и в вольерных комплексах.</text:p>
      <text:p text:style-name="Text_20_body">Обязательным условием приема является отсутствие на деревьях мишуры, украшений и упаковочных материалов.</text:p>
      <text:p text:style-name="Text_20_body"><text:line-break/></text:p>
      <text:p text:style-name="Text_20_body">Адрес страницы: <text:a xlink:type="simple" xlink:href="http://bv.mos.ru/presscenter/news-district/detail/10563675.html" office:name=""><text:span text:style-name="Definition">http://bv.mos.ru/presscenter/news-district/detail/10563675.html</text:span></text:a></text:p>
      <text:p text:style-name="Text_20_body"><text:a xlink:type="simple" xlink:href="http://bv.mos.ru" office:name=""><text:span text:style-name="Definition">Управа района Бирюлево Восточ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07:07:16Z</meta:creation-date>
    <dc:date>2023-06-21T07:07:16Z</dc:date>
  </office:meta>
</office:document-meta>
</file>