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ружная-online-акция-военный-фотограф.-лента-памяти-посвященная-75-й-годовщине-победы-в-великой-отечественной-войне"/>Окружная online-акция «Военный фотограф. Лента памяти», посвященная 75-й годовщине Победы в Великой Отечественной войне<text:bookmark-end text:name="окружная-online-акция-военный-фотограф.-лента-памяти-посвященная-75-й-годовщине-победы-в-великой-отечественной-войне"/></text:h>
      <text:p text:style-name="First_20_paragraph">26.04.2020</text:p>
      <text:p text:style-name="Text_20_body"><text:line-break/></text:p>
      <text:p text:style-name="Text_20_body"><text:span text:style-name="T1">Положение об окружной online-акции «Военный фотограф. Лента памяти», посвященной 75-й годовщине Победы в Великой Отечественной войне 1941–1945 годов.</text:span></text:p>
      <text:p text:style-name="Text_20_body"><text:span text:style-name="T1">1. Общие положения</text:span></text:p>
      <text:p text:style-name="Text_20_body">1.1. Настоящее Положение определяет условия, порядок организации и проведения окружной акции фотографий участников и ветеранов Великой Отечественной войны «Военный фотограф. Лента памяти» (далее – акция) в Южном административном округе города Москва.</text:p>
      <text:p text:style-name="Text_20_body">1.2. Акция проводится ГБУ ЦД «Даниил» Даниловского района города Москвы (далее – ГБУ ЦД «Даниил») при содействии Префектуры ЮАО и посвящена 75-й годовщине Победы в Великой Отечественной войне 1941–1945 годов.</text:p>
      <text:p text:style-name="Text_20_body">1.3. Акция направлена на формирование интереса и сохранение памяти о героическом прошлом Отечества, воспитание активной жизненной позиции граждан на основе преемственности поколений. Участникам акции предстоит отправить фотографии участников и ветеранов Великой Отечественной войны на электронную почту ГБУ ЦД «Даниил». Далее фотографии будут размещены на официальном сайте префектуры ЮАО города Москва <text:a xlink:type="simple" xlink:href="http://www.uao.mos.ru/" office:name=""><text:span text:style-name="Definition">www.uao.mos.ru</text:span></text:a>, на сайтах управ районов ЮАО г. Москвы, в официальном печатном издании ЮАО г. Москвы газете «Южные горизонты», в электронной газете «Южные горизонты», а также в социальных сетях Facebook, ВКонтакте, Instagram, Twitter электронных газет и префектуры ЮАО г. Москвы.</text:p>
      <text:p text:style-name="Text_20_body">1.5. Информация об акции размещается на сайте ГБУ ЦД "Даниил": центрданиил.рф , а также в социальный сетях учреждения:</text:p>
      <text:p text:style-name="Text_20_body">ВКонтакте – vk.com/centerdaniil</text:p>
      <text:p text:style-name="Text_20_body">Инстаграм – instagram.com/centerdaniil</text:p>
      <text:p text:style-name="Text_20_body"><text:span text:style-name="T1">2. Цель и задачи акции</text:span></text:p>
      <text:p text:style-name="Text_20_body"><text:span text:style-name="T1">Цель:</text:span> изучение и сохранение истории Отечества периода Великой Отечественной войны, сохранение памяти о семейной истории и передача её следующим поколениям.</text:p>
      <text:p text:style-name="Text_20_body"><text:span text:style-name="T1">Задачи:</text:span></text:p>
      <text:p text:style-name="Text_20_body">· изучение исторического наследия на примере подвига народа нашей страны во время Великой Отечественной войны;</text:p>
      <text:p text:style-name="Text_20_body">· дань памяти участникам ВОВ, сражавшимся на фронтах этой страшной войны;</text:p>
      <text:p text:style-name="Text_20_body">· дань памяти труженикам, ковавшим Победу в тылу;</text:p>
      <text:p text:style-name="Text_20_body">· продолжение традиции бессмертного полка в режиме онлайн.</text:p>
      <text:p text:style-name="Text_20_body"><text:span text:style-name="T1">3. Условия акции</text:span></text:p>
      <text:p text:style-name="Text_20_body">3.1. В акции принимают участие все ГБУ Южного административного округа города Москва, а также все желающие жители Москвы (присылают по 1-3 фотографии от каждого желающего). Работы принимаются на официальную почту Центра <text:a xlink:type="simple" xlink:href="mailto:Daniil_2007@mail.ru" office:name=""><text:span text:style-name="Definition">Daniil_2007@mail.ru</text:span></text:a> с пометкой «Лента памяти»</text:p>
      <text:p text:style-name="Text_20_body">3.2 Участие в акции является добровольным и означает ознакомление и согласие участника со всеми пунктами настоящего Положения.</text:p>
      <text:p text:style-name="Text_20_body">3.12. Принимая участие в акции, участник соглашается с использованием организаторами его персональных данных, согласно действующему законодательству Российской Федерации.</text:p>
      <text:p text:style-name="Text_20_body">3.13. Важное условие предоставления фотографий: фотографии должны быть сделаны действительно военным фотографом на передовых во время отдыха, либо во время работы в тылу.</text:p>
      <text:p text:style-name="Text_20_body"><text:span text:style-name="T1">4. Форма представления фотографий для акции</text:span></text:p>
      <text:p text:style-name="Text_20_body">4.1 Фотографии ветеранов должны быть в хорошем качестве в электронном виде. Качество фотографии должно быть достаточным для хорошей видимости на сайте. Если фотографии будет низкого качества и разрешения, то для участия в акции они приняты не будут, о чем направивший фотографии будет извещен обратным письмом по электронной почте.</text:p>
      <text:p text:style-name="Text_20_body">Так же каждая фотография должна быть подписана с указанием: ФИО ветерана ВОВ, годы его жизни, если известно звание, годы службы, войска в которых проходила служба, воинские награды за подвиг или заслуги 1941-1945, либо информация о месте и годах работы в тылу, выпускаемой продукции.</text:p>
      <text:p text:style-name="Text_20_body"><text:span text:style-name="T1">5. Сроки и место проведения акции</text:span></text:p>
      <text:p text:style-name="Text_20_body">5.1 Фотографии принимаются в период <text:span text:style-name="T1">с 24 апреля 2020 года по 8 мая 2020 года.</text:span></text:p>
      <text:p text:style-name="Text_20_body">5.2 Фотографии будут опубликованы на сайте по мере согласования с организаторами до 9 мая 2020 года включительно.</text:p>
      <text:p text:style-name="Text_20_body"><text:span text:style-name="T1">6. Порядок проведения акции</text:span></text:p>
      <text:p text:style-name="Text_20_body">6.1. Для участия в акции участнику необходимо отправить фотографии в хорошем качестве на электронную почту ГБУ ЦД «Даниил» <text:a xlink:type="simple" xlink:href="mailto:daniil_2007@mail.ru" office:name=""><text:span text:style-name="Definition">daniil_2007@mail.ru</text:span></text:a> с указанием ФИО участника (родственника ветерана): Фото, ФИО ветерана ВОВ, годы его жизни, если известно звание, годы службы, войска в которых проходила служба, воинские награды за подвиг или заслуги 1941-1945, либо информация о месте и годах работы в тылу, выпускаемой продукции.</text:p>
      <text:p text:style-name="Text_20_body">6.2 Ответственность за достоверность информации, представленной в акции, возлагается на участника.</text:p>
      <text:p text:style-name="Text_20_body">6.3 После окончательного формирования акции "Лента памяти", все фотографии будут размещены на сайте префектуры ЮАО города Москвы, а так же на интернет-ресурсах управы Даниловского района и Центра досуга "Даниил".</text:p>
      <text:p text:style-name="Text_20_body"><text:span text:style-name="T1">Состав оргкомитета акции:</text:span></text:p>
      <text:p text:style-name="Text_20_body">1. Сергеева Ирина Вячеславовна- начальник Управления развития социальной сферы,</text:p>
      <text:p text:style-name="Text_20_body">2. Фадеева Инна Геннадьевна – директор ГБУ ЦД «Даниил»,</text:p>
      <text:p text:style-name="Text_20_body">3. Ременников Михаил Юрьевич – заместитель директора по связям с общественностью,</text:p>
      <text:p text:style-name="Text_20_body">4. Зикевская Анастасия Викторовна – начальник отдела по спортивно-досуговой работе,</text:p>
      <text:p text:style-name="Text_20_body">5. Тикот Анна Николаевна – руководитель структурного подразделения, методист.</text:p>
      <text:p text:style-name="Text_20_body">По всем возникающим вопросам можно обратиться к куратору акции Ременникову Михаилу Юрьевичу по телефону +79067129812.</text:p>
      <text:p text:style-name="Text_20_body"><text:line-break/></text:p>
      <text:p text:style-name="Text_20_body"><text:line-break/></text:p>
      <text:p text:style-name="Text_20_body">Адрес страницы: <text:a xlink:type="simple" xlink:href="http://bv.mos.ru/presscenter/news-district/detail/8861443.html" office:name=""><text:span text:style-name="Definition">http://bv.mos.ru/presscenter/news-district/detail/8861443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1:01:01Z</meta:creation-date>
    <dc:date>2023-06-21T11:01:01Z</dc:date>
  </office:meta>
</office:document-meta>
</file>