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знерадостные-экспонаты-представили-в-царицыне"/>Жизнерадостные экспонаты представили в «Царицыне»<text:bookmark-end text:name="жизнерадостные-экспонаты-представили-в-царицыне"/></text:h>
      <text:p text:style-name="First_20_paragraph">24.06.2021</text:p>
      <text:p text:style-name="Text_20_body">Жизнерадостные экспонаты представили в «Царицыне». Фото: страница учреждения в социальных сетях</text:p>
      <text:p text:style-name="Text_20_body">О своих экспонатах рассказали 23 июня сотрудники Музея-заповедника «Царицыно».</text:p>
      <text:p text:style-name="Text_20_body">Каждый из предметов гости могут увидеть на выставках, которые проходят в Хлебном или Оперном домах комплекса. Например, персонажа Каргопольской игрушки. Его можно встретить в русском фольклоре в образе чудовища или, наоборот, героя-победителя или главного героя выставки «Зачем ребенку медведь».</text:p>
      <text:p text:style-name="Text_20_body">Еще горожане смогут увидеть скульптуру «Дерущиеся петухи». Она представлена на выставке «Дворец во дворце».</text:p>
      <text:p text:style-name="Text_20_body">А вот «Древнерусский» гобелен, несмотря на название, был изготовлен только в XX веке по заказу для оформления ресторана «Арбат». Заведение просуществовало до 1991 года и закрылось. Альбина Воронкова, автор работы, нашла гобелен скатанным в подвале здания и выкупила его. Теперь он часть <text:a xlink:type="simple" xlink:href="https://tsaritsyno-museum.ru/events/exhibitions/p/shedevry-tsaritsyna-novye-postupleniya/" office:name=""><text:span text:style-name="Definition">онлайн-выставки</text:span></text:a>.</text:p>
      <text:p text:style-name="Text_20_body"><text:line-break/></text:p>
      <text:p text:style-name="Text_20_body"><text:line-break/></text:p>
      <text:p text:style-name="Text_20_body">Адрес страницы: <text:a xlink:type="simple" xlink:href="http://bv.mos.ru/presscenter/news/detail/10056474.html" office:name=""><text:span text:style-name="Definition">http://bv.mos.ru/presscenter/news/detail/10056474.html</text:span></text:a></text:p>
      <text:p text:style-name="Text_20_body"><text:a xlink:type="simple" xlink:href="http://bv.mos.ru" office:name=""><text:span text:style-name="Definition">Управа района Бирюлево Восточ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4T23:14:57Z</meta:creation-date>
    <dc:date>2023-08-14T23:14:57Z</dc:date>
  </office:meta>
</office:document-meta>
</file>