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акты-о-гамбургере-ко-дню-его-рождения-рассказали-в-библиотеке-138"/>Факты о гамбургере ко дню его рождения рассказали в библиотеке №138<text:bookmark-end text:name="факты-о-гамбургере-ко-дню-его-рождения-рассказали-в-библиотеке-138"/></text:h>
      <text:p text:style-name="First_20_paragraph">28.07.2021</text:p>
      <text:p text:style-name="Text_20_body">Факты о гамбургере ко дню его рождения рассказали в библиотеке №138. Фото: pixabay.com</text:p>
      <text:p text:style-name="Text_20_body">На странице детской библиотеки №138 Бирюлева Восточного 27 июля в день рождения гамбургера перечислили факты о нем.</text:p>
      <text:p text:style-name="Text_20_body">В заметке сообщили, что этот праздник отмечают ежегодно. Особенно он популярен в Соединенных Штатах Америки. Название гамбургер получил, согласно одной из версий, из-за происхождения в городе Гамбург.</text:p>
      <text:p text:style-name="Text_20_body">Один из фактов — в 2013 году в Лондоне приготовили и съели гамбургер из мяса, выращенного лабораторным путем. Теперь эту технологию пытаются постепенно внедрить в массы.</text:p>
      <text:p text:style-name="Text_20_body">Напомним, что это один из наиболее популярных блюд фастфуда, который насчитывает десятки вариаций в зависимости от качества и ценовой политики.</text:p>
      <text:p text:style-name="Text_20_body">Прочитать все факты можно по <text:a xlink:type="simple" xlink:href="https://vk.com/biblio138?w=wall-86031472_4486" office:name=""><text:span text:style-name="Definition">ссылке</text:span></text:a>.</text:p>
      <text:p text:style-name="Text_20_body"><text:line-break/></text:p>
      <text:p text:style-name="Text_20_body">Адрес страницы: <text:a xlink:type="simple" xlink:href="http://bv.mos.ru/presscenter/news/detail/10140705.html" office:name=""><text:span text:style-name="Definition">http://bv.mos.ru/presscenter/news/detail/10140705.html</text:span></text:a></text:p>
      <text:p text:style-name="Text_20_body"><text:a xlink:type="simple" xlink:href="http://bv.mos.ru" office:name=""><text:span text:style-name="Definition">Управа района Бирюлево Восточ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19:44Z</meta:creation-date>
    <dc:date>2023-06-29T00:19:44Z</dc:date>
  </office:meta>
</office:document-meta>
</file>