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и-соревнования-посетят-воспитанники-сшор-47"/>Три соревнования посетят воспитанники СШОР №47<text:bookmark-end text:name="три-соревнования-посетят-воспитанники-сшор-47"/></text:h>
      <text:p text:style-name="First_20_paragraph">28.01.2022</text:p>
      <text:p text:style-name="Text_20_body">Три соревнования посетят воспитанники СШОР №47. Фото: пресс-служба СШОР №47</text:p>
      <text:p text:style-name="Text_20_body">Воспитанники Спортивной школы олимпийского резерва №47 Москомспорта в период с 28 по 30 января поучаствуют сразу в трех соревнованиях по джиу-джитсу. Состязания пройдут в Санкт-Петербурге.</text:p>
      <text:p text:style-name="Text_20_body">— Успех в многоступенчатом отборе позволил рассчитывать на высокий результат ребят из СШОР №47 в новом состязании. В общей сложности, от нас в Санкт-Петербург отправятся десятки спортсменов, — сообщили в пресс-службе Спортивной школы №47.</text:p>
      <text:p text:style-name="Text_20_body">На соревнованиях будут состязаться юноши и девушки в двух возрастных категориях— до 14 и до 18 лет. Более мастеровитые спортсмены поучаствуют в Чемпионате России.</text:p>
      <text:p text:style-name="Text_20_body">Сотрудники СШОР №47 отметили, что для многих ребят в возрасте 12-13 лет Первенство России станет первым турниром за пределами Московской области. На тренировках ребята активно занимались и настроились на серьезную работу.</text:p>
      <text:p text:style-name="Text_20_body">На взрослом Чемпионате России будут участвовать самые опытные спортсмены. Среди мужчин отправятся все победители и призеры Абу-Даби-2021: Артем Петрухин, Шамиль Жумбаев и Никита Мусин. В женской части соревнований от СШОР №47 поедут сильные спортсменки: Арина Медведева, Карина Шапошникова, Валерия Размахова и Диана Аль-Мухаммед.</text:p>
      <text:p text:style-name="Text_20_body"><text:line-break/></text:p>
      <text:p text:style-name="Text_20_body">Адрес страницы: <text:a xlink:type="simple" xlink:href="http://bv.mos.ru/presscenter/news/detail/10585532.html" office:name=""><text:span text:style-name="Definition">http://bv.mos.ru/presscenter/news/detail/10585532.html</text:span></text:a></text:p>
      <text:p text:style-name="Text_20_body"><text:a xlink:type="simple" xlink:href="http://bv.mos.ru" office:name=""><text:span text:style-name="Definition">Управа района Бирюлево Восточ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4T16:20:28Z</meta:creation-date>
    <dc:date>2023-07-24T16:20:28Z</dc:date>
  </office:meta>
</office:document-meta>
</file>