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школы-юг-выиграли-медали-в-кубке-россии-по-тхэквондо"/>Спортсмены школы «Юг» выиграли медали в Кубке России по тхэквондо<text:bookmark-end text:name="спортсмены-школы-юг-выиграли-медали-в-кубке-россии-по-тхэквондо"/></text:h>
      <text:p text:style-name="First_20_paragraph">06.06.2023</text:p>
      <text:p text:style-name="Text_20_body">Спортсмены школы «Юг» выиграли медали в Кубке России по тхэквондо. Фото: страница МКСШОР «Юг» в социальных сетях</text:p>
      <text:p text:style-name="Text_20_body">Сотрудники Московской комплексной спортивной школы олимпийского резерва «Юг» 5 июня поделились результатами соревнований.</text:p>
      <text:p text:style-name="Text_20_body">Они поздравили учеников, выступивших в Кубке России по тхэквондо Всемирной федерации тхэквондо. Команда учреждения выиграла пять медалей. Два вторых места заняли Александра Пряжникова и Артем Мельников. Бронзу вручили Елизавете Степановой, Марии Грицун и Ариадне Яндоловской.</text:p>
      <text:p text:style-name="Text_20_body">Отметим, что к состязаниям воспитанников МКСШОР подготовили педагоги Михаил Саджаия, Андрей Ананченко, Яна Иванова и Вадим Иванов.</text:p>
      <text:p text:style-name="Text_20_body">Спортсмены выступили в Первенстве учреждения по спорту глухих в дисциплине тхэквондо. Ребята успешно справились с индивидуальными заданиями, а также прошли смешанные двойки и тройки.</text:p>
      <text:p text:style-name="Text_20_body">Узнать подробности и посмотреть фотографии можно на <text:a xlink:type="simple" xlink:href="https://vk.com/yug.mossport?w=wall-215428500_896" office:name=""><text:span text:style-name="Definition">странице</text:span></text:a> МКСШОР «Юг» в социальных сетях.</text:p>
      <text:p text:style-name="Text_20_body"><text:line-break/></text:p>
      <text:p text:style-name="Text_20_body">Адрес страницы: <text:a xlink:type="simple" xlink:href="http://bv.mos.ru/presscenter/news/detail/11634197.html" office:name=""><text:span text:style-name="Definition">http://bv.mos.ru/presscenter/news/detail/11634197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4:05:16Z</meta:creation-date>
    <dc:date>2023-06-06T14:05:16Z</dc:date>
  </office:meta>
</office:document-meta>
</file>