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-мз-царицыно-рассказала-об-экспонатах-выставки"/>Сотрудник МЗ «Царицыно» рассказала об экспонатах выставки<text:bookmark-end text:name="сотрудник-мз-царицыно-рассказала-об-экспонатах-выставки"/></text:h>
      <text:p text:style-name="First_20_paragraph">09.01.2024</text:p>
      <text:p text:style-name="Text_20_body">09.01.2024</text:p>
      <text:p text:style-name="Text_20_body"> </text:p>
      <text:p text:style-name="Text_20_body">Сотрудник МЗ «Царицыно» рассказала об экспонатах выставки. Фото: Анна Быкова, Вечерняя Москва</text:p>
      <text:p text:style-name="Text_20_body">Главный научный сотрудник музея-заповедника «Царицыно» Ольга Докучаева проинформировала посетителей об экспонатах выставки «Такое разное Царицыно». Об этом сообщили 6 января.</text:p>
      <text:p text:style-name="Text_20_body">Как сообщили на <text:a xlink:type="simple" xlink:href="https://www.mos.ru/news/item/133631073/" office:name=""><text:span text:style-name="Definition">сайте</text:span></text:a> мэра Москвы, Ольга Докучаева рассказала, что одним из центральных экспонатов выставки является картина живописца Станислава Жуковского. Виды «Царицыно» также запечатлел художник-архитектор Лев Катаев. В начале 1980-х годов он изобразил Большой мост через овраг. Кроме этого, в 2000-х годах Марина Нечепорук создала два гобелена с изображением Фигурного и Большого мостов. Их написали специально для Хлебного дома.</text:p>
      <text:p text:style-name="Text_20_body">Данное мероприятие можно посетить до 26 мая 2024 года.</text:p>
      <text:p text:style-name="Text_20_body"><text:line-break/></text:p>
      <text:p text:style-name="Text_20_body">Адрес страницы: <text:a xlink:type="simple" xlink:href="http://bv.mos.ru/presscenter/news/detail/12092629.html" office:name=""><text:span text:style-name="Definition">http://bv.mos.ru/presscenter/news/detail/12092629.html</text:span></text:a></text:p>
      <text:p text:style-name="Text_20_body"><text:a xlink:type="simple" xlink:href="http://bv.mos.ru" office:name=""><text:span text:style-name="Definition">Управа района Бирюлево Восточ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03T23:14:28Z</meta:creation-date>
    <dc:date>2024-02-03T23:14:28Z</dc:date>
  </office:meta>
</office:document-meta>
</file>