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861-пройдет-общешкольный-праздничный-концерт-для-милых-дам"/>В школе № 1861 пройдет общешкольный праздничный концерт «Для милых дам»<text:bookmark-end text:name="в-школе-1861-пройдет-общешкольный-праздничный-концерт-для-милых-дам"/></text:h>
      <text:p text:style-name="First_20_paragraph">05.03.2025</text:p>
      <text:p text:style-name="Text_20_body">6 марта в 14:45 в Школе №1861 «Загорье» по адресу: Михневская улица, д. 8, к.2 состоится общешкольный праздничный концерт, посвященный международному женскому дню 8 марта «Для милых дам».</text:p>
      <text:p text:style-name="Text_20_body">Организаторы концерта постарались на славу! В программу праздника вошли милые и искрометные номера, которые никого не оставят равнодушным. Например, зрители увидят флешмоб от мальчиков «Любите девушки», балетная студия «Бегущая по волнам» исполнит танец «Фабрика кукол», вокально-инструментальная группа «Горячий шоколад» подарит песню «Цветы», а лауреат Всероссийских конкурсов Мелехина Дарья — песню «Моя бабушка» и т.д.</text:p>
      <text:p text:style-name="Text_20_body">Почетными гостями на мероприятии будут ветераны педагогического труда и педагоги школы.</text:p>
      <text:p text:style-name="Text_20_body"><text:line-break/></text:p>
      <text:p text:style-name="Text_20_body">Адрес страницы: <text:a xlink:type="simple" xlink:href="http://bv.mos.ru/presscenter/news/detail/12842088.html" office:name=""><text:span text:style-name="Definition">http://bv.mos.ru/presscenter/news/detail/12842088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5T14:52:55Z</meta:creation-date>
    <dc:date>2025-03-05T14:52:55Z</dc:date>
  </office:meta>
</office:document-meta>
</file>