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ратистка-из-бирюлева-восточного-ангелина-самокиша-выступил-на-летней-спартакиаде"/>Каратистка из Бирюлева Восточного Ангелина Самокиша выступил на летней Спартакиаде<text:bookmark-end text:name="каратистка-из-бирюлева-восточного-ангелина-самокиша-выступил-на-летней-спартакиаде"/></text:h>
      <text:p text:style-name="First_20_paragraph">29.05.2019</text:p>
      <text:p text:style-name="Text_20_body"><text:a xlink:type="simple" xlink:href="http://uploads.gazeta-birulevo-vostochnoe.ru/2019/05/-46---2805-2019-05-28_14-26-52_011567.jpg" office:name=""><text:span text:style-name="Definition"/></text:a></text:p>
      <text:p text:style-name="Text_20_body">Каратистка Спортивной школы олимпийского резерва № 46 Ангелина Самокиша стала победительницей второго этапа IX летней Спартакиады молодежи России 2019 года. Соревнования прошли в Орле 25 мая. Таким образом, бирюлевская спортсменка будет участвовать в дальнейших соревнованиях спартакиады.</text:p>
      <text:p text:style-name="Text_20_body"><text:span text:style-name="T1">Редактору газеты «Бирюлево Восточное» удалось пообщаться с 16-летней Ангелиной и узнать ее заветную мечту.</text:span></text:p>
      <text:p text:style-name="Text_20_body"><text:span text:style-name="T2">– Как давно ты занимаешься каратэ, и почему именно этим видом спорта?</text:span></text:p>
      <text:p text:style-name="Text_20_body">– С шести лет. Меня сюда привела мама. Если честно, тогда я хотела пойти на танцы. Но сейчас не жалею, что занимаюсь именно этим видом спорта.</text:p>
      <text:p text:style-name="Text_20_body"><text:span text:style-name="T2">–Как, по-твоему, чему тебя научило каратэ?</text:span></text:p>
      <text:p text:style-name="Text_20_body">– Думаю, в первую очередь, дисциплине.</text:p>
      <text:p text:style-name="Text_20_body"><text:span text:style-name="T2">– О чем ты мечтаешь?</text:span></text:p>
      <text:p text:style-name="Text_20_body">– Выступить на Олимпиаде и, желательно, с положительными результатами.</text:p>
      <text:p text:style-name="Text_20_body"><text:span text:style-name="T2">– Как к твоему увлечению относятся сверстники?</text:span></text:p>
      <text:p text:style-name="Text_20_body">– Многие считают, что это не женский вид спорта. Тем не менее, есть и те, кто хорошо меня поддерживает.</text:p>
      <text:p text:style-name="Text_20_body"><text:a xlink:type="simple" xlink:href="http://uploads.gazeta-birulevo-vostochnoe.ru/2019/05/-46---28054-2019-05-28_14-32-47_075136.jpg" office:name=""><text:span text:style-name="Definition"/></text:a></text:p>
      <text:p text:style-name="Text_20_body"><text:span text:style-name="T2">– Они приходят за тебя поболеть?</text:span></text:p>
      <text:p text:style-name="Text_20_body">– Да, конечно. Приезжают и поддерживают, как могут.</text:p>
      <text:p text:style-name="Text_20_body"><text:span text:style-name="T2">– А как ты относишься к советам, которые дают тебе люди не из спорта?</text:span></text:p>
      <text:p text:style-name="Text_20_body">– Я ко всем советам стараюсь прислушиваться.</text:p>
      <text:p text:style-name="Text_20_body"><text:span text:style-name="T2">– Кроме каратэ, ты еще чем-нибудь увлекаешься?</text:span></text:p>
      <text:p text:style-name="Text_20_body">– Да, я очень люблю читать и путешествовать.</text:p>
      <text:p text:style-name="Text_20_body"><text:span text:style-name="T2">– Опиши свой стандартный распорядок дня.</text:span></text:p>
      <text:p text:style-name="Text_20_body">– Просыпаюсь, иду в школу № 947. После этого – дополнительные занятия. Потом у меня есть время, чтобы сделать домашнюю работу, а затем я приезжаю на тренировку.</text:p>
      <text:p text:style-name="Text_20_body"><text:span text:style-name="T2">– При таком графике остается ли у тебя время на соцсети?</text:span></text:p>
      <text:p text:style-name="Text_20_body">– Да. Мне многие пишут, пытаются поддерживать, и по возможности я всегда всем отвечаю.</text:p>
      <text:p text:style-name="Text_20_body"><text:span text:style-name="T2">– Какой совет ты дашь начинающим спортсменам?</text:span></text:p>
      <text:p text:style-name="Text_20_body">– Не расстраивайтесь маленьким проигрышам. Ведь без них не бывает больших побед.</text:p>
      <text:p text:style-name="Text_20_body"><text:span text:style-name="T1">Фото пьедестала: официальная группа СШОР № 46 </text:span><text:a xlink:type="simple" xlink:href="https://vk.com/club114815647?z=photo-114815647_456240525%2Falbum-114815647_00%2Frev" office:name=""><text:span text:style-name="Definition"><text:span text:style-name="T1">ВКонтакте</text:span></text:span></text:a></text:p>
      <text:p text:style-name="Text_20_body"><text:span text:style-name="T2">Автор: Елена Фролова</text:span></text:p>
      <text:p text:style-name="Text_20_body"><text:line-break/></text:p>
      <text:p text:style-name="Text_20_body">Адрес страницы: <text:a xlink:type="simple" xlink:href="http://bv.mos.ru/presscenter/news/detail/8115453.html" office:name=""><text:span text:style-name="Definition">http://bv.mos.ru/presscenter/news/detail/8115453.html</text:span></text:a></text:p>
      <text:p text:style-name="Text_20_body"><text:a xlink:type="simple" xlink:href="http://bv.mos.ru" office:name=""><text:span text:style-name="Definition">Управа района Бирюлево Восточ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30T04:08:00Z</meta:creation-date>
    <dc:date>2024-06-30T04:08:00Z</dc:date>
  </office:meta>
</office:document-meta>
</file>